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EE0000018AB0E9DE13578F681E.jpg" manifest:media-type="image/jpe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 Sans" svg:font-family="'Open Sans', Helvetica, Arial, sans-serif"/>
    <style:font-face style:name="arial" svg:font-family="arial"/>
    <style:font-face style:name="inherit" svg:font-family="inherit"/>
  </office:font-face-decls>
  <office:automatic-styles>
    <style:style style:name="P1" style:family="paragraph" style:parent-style-name="Heading_20_1">
      <style:paragraph-properties fo:margin-left="0cm" fo:margin-right="0cm" fo:margin-top="0cm" fo:margin-bottom="0cm" style:contextual-spacing="false" fo:line-height="114%" fo:orphans="2" fo:widows="2" fo:text-indent="0cm" style:auto-text-indent="false" fo:padding="0cm" fo:border="none"/>
      <style:text-properties fo:font-variant="normal" fo:text-transform="none" fo:color="#212121" loext:opacity="100%" style:font-name="inherit" fo:font-size="5.25pt" fo:letter-spacing="normal" fo:font-style="normal" fo:font-weight="bold" loext:padding="0cm" loext:border="none"/>
    </style:style>
    <style:style style:name="P2" style:family="paragraph" style:parent-style-name="Heading_20_4">
      <style:paragraph-properties fo:margin-left="0cm" fo:margin-right="0cm" fo:margin-top="0cm" fo:margin-bottom="0cm" style:contextual-spacing="false" fo:line-height="150%" fo:orphans="2" fo:widows="2" fo:text-indent="0cm" style:auto-text-indent="false" fo:padding="0cm" fo:border="none"/>
    </style:style>
    <style:style style:name="P3" style:family="paragraph" style:parent-style-name="Heading_20_5">
      <style:paragraph-properties fo:margin-left="0cm" fo:margin-right="0cm" fo:margin-top="0cm" fo:margin-bottom="0cm" style:contextual-spacing="false" fo:line-height="160%" fo:text-align="end" style:justify-single-word="false" fo:orphans="2" fo:widows="2" fo:text-indent="0cm" style:auto-text-indent="false" fo:padding="0cm" fo:border="none"/>
    </style:style>
    <style:style style:name="P4" style:family="paragraph" style:parent-style-name="Text_20_body">
      <style:paragraph-properties fo:margin-top="0cm" fo:margin-bottom="0cm" style:contextual-spacing="false" fo:orphans="2" fo:widows="2"/>
      <style:text-properties fo:font-variant="normal" fo:text-transform="none" fo:color="#a0a0a0" loext:opacity="100%" fo:letter-spacing="normal" loext:padding="0cm" loext:border="none"/>
    </style:style>
    <style:style style:name="P5" style:family="paragraph" style:parent-style-name="Text_20_body">
      <style:paragraph-properties fo:margin-left="0cm" fo:margin-right="0cm" fo:margin-top="0cm" fo:margin-bottom="0cm" style:contextual-spacing="false" fo:text-align="end" style:justify-single-word="false" fo:orphans="2" fo:widows="2" fo:text-indent="0cm" style:auto-text-indent="false"/>
      <style:text-properties fo:font-variant="normal" fo:text-transform="none" fo:color="#9e1d1f" loext:opacity="100%" style:font-name="inherit" fo:font-size="4.90000009536743pt" fo:letter-spacing="normal" fo:font-style="normal" fo:font-weight="bold" loext:padding="0cm" loext:border="none"/>
    </style:style>
    <style:style style:name="P6" style:family="paragraph" style:parent-style-name="Text_20_body">
      <style:paragraph-properties fo:margin-left="0.173cm" fo:margin-right="0cm" fo:margin-top="0cm" fo:margin-bottom="0cm" style:contextual-spacing="false" fo:text-align="center" style:justify-single-word="false" fo:orphans="2" fo:widows="2" fo:text-indent="0cm" style:auto-text-indent="false"/>
      <style:text-properties fo:font-variant="normal" fo:text-transform="none" fo:color="#707070" loext:opacity="100%" style:font-name="arial" fo:font-size="6.75pt" fo:letter-spacing="normal" fo:font-style="normal" fo:font-weight="normal" loext:padding="0cm" loext:border="none"/>
    </style:style>
    <style:style style:name="P7" style:family="paragraph" style:parent-style-name="Text_20_body">
      <style:paragraph-properties fo:margin-left="0cm" fo:margin-right="0cm" fo:margin-top="0cm" fo:margin-bottom="0cm" style:contextual-spacing="false" fo:text-indent="0cm" style:auto-text-indent="false"/>
      <style:text-properties fo:font-variant="normal" fo:text-transform="none" fo:color="#333333" loext:opacity="100%" style:font-name="inherit" fo:font-size="6pt" fo:letter-spacing="normal" fo:font-style="normal" fo:font-weight="normal" style:font-name-asian="inherit" style:font-size-asian="6pt" style:font-style-asian="normal" style:font-weight-asian="normal" style:font-name-complex="inherit" style:font-size-complex="6pt" style:font-style-complex="normal" style:font-weight-complex="normal" loext:padding-left="0.049cm" loext:padding-right="0cm" loext:padding-top="0.159cm" loext:padding-bottom="0.159cm" loext:border-left="0.06pt solid #dee2e6" loext:border-right="none" loext:border-top="0.06pt solid #dee2e6" loext:border-bottom="0.06pt solid #dee2e6"/>
    </style:style>
    <style:style style:name="P8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orphans="2" fo:widows="2" fo:text-indent="0cm" style:auto-text-indent="false" fo:padding="0cm" fo:border="none"/>
      <style:text-properties fo:font-variant="normal" fo:text-transform="none" fo:color="#333333" loext:opacity="100%" style:font-name="inherit" fo:font-size="6pt" fo:letter-spacing="normal" fo:font-style="normal" fo:font-weight="normal" loext:padding="0cm" loext:border="none"/>
    </style:style>
    <style:style style:name="P9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orphans="2" fo:widows="2" fo:text-indent="0cm" style:auto-text-indent="false" fo:padding="0cm" fo:border="none"/>
      <style:text-properties fo:font-variant="normal" fo:text-transform="none" fo:color="#333333" loext:opacity="100%" fo:letter-spacing="normal" loext:padding="0cm" loext:border="none"/>
    </style:style>
    <style:style style:name="P10" style:family="paragraph" style:parent-style-name="Text_20_body">
      <style:paragraph-properties fo:margin-left="0cm" fo:margin-right="0.079cm" fo:margin-top="0cm" fo:margin-bottom="0cm" style:contextual-spacing="false" fo:orphans="2" fo:widows="2" fo:text-indent="0cm" style:auto-text-indent="false"/>
    </style:style>
    <style:style style:name="P11" style:family="paragraph" style:parent-style-name="Text_20_body">
      <style:paragraph-properties fo:margin-left="0cm" fo:margin-right="0cm" fo:margin-top="0cm" fo:margin-bottom="0cm" style:contextual-spacing="false" fo:orphans="2" fo:widows="2" fo:text-indent="0cm" style:auto-text-indent="false"/>
    </style:style>
    <style:style style:name="P12" style:family="paragraph" style:parent-style-name="Text_20_body">
      <style:paragraph-properties fo:margin-left="0cm" fo:margin-right="0cm" fo:margin-top="0cm" fo:margin-bottom="0cm" style:contextual-spacing="false" fo:text-indent="0cm" style:auto-text-indent="false"/>
      <style:text-properties loext:padding="0cm" loext:border="none"/>
    </style:style>
    <style:style style:name="P13" style:family="paragraph" style:parent-style-name="Text_20_body">
      <style:paragraph-properties fo:margin-left="0cm" fo:margin-right="0cm" fo:margin-top="0cm" fo:margin-bottom="0cm" style:contextual-spacing="false" fo:text-indent="0cm" style:auto-text-indent="false"/>
      <style:text-properties loext:padding-left="0.049cm" loext:padding-right="0cm" loext:padding-top="0.159cm" loext:padding-bottom="0.159cm" loext:border-left="0.06pt solid #dee2e6" loext:border-right="none" loext:border-top="0.06pt solid #dee2e6" loext:border-bottom="0.06pt solid #dee2e6"/>
    </style:style>
    <style:style style:name="P14" style:family="paragraph" style:parent-style-name="Text_20_body">
      <style:paragraph-properties fo:margin-left="0cm" fo:margin-right="0cm" fo:margin-top="0cm" fo:margin-bottom="0cm" style:contextual-spacing="false" fo:orphans="2" fo:widows="2" fo:text-indent="0cm" style:auto-text-indent="false"/>
      <style:text-properties loext:padding-left="0.049cm" loext:padding-right="0cm" loext:padding-top="0.159cm" loext:padding-bottom="0.159cm" loext:border-left="0.06pt solid #dee2e6" loext:border-right="none" loext:border-top="0.06pt solid #dee2e6" loext:border-bottom="0.06pt solid #dee2e6"/>
    </style:style>
    <style:style style:name="P15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orphans="2" fo:widows="2" fo:text-indent="0cm" style:auto-text-indent="false" fo:padding="0cm" fo:border="none"/>
    </style:style>
    <style:style style:name="T1" style:family="text">
      <style:text-properties fo:font-variant="normal" fo:text-transform="none" fo:color="#a0a0a0" loext:opacity="100%" style:text-line-through-style="none" style:text-line-through-type="none" style:font-name="inherit" fo:font-size="4.90000009536743pt" fo:letter-spacing="normal" fo:font-style="normal" style:text-underline-style="none" fo:font-weight="normal" style:text-blinking="false" loext:padding="0cm" loext:border="none"/>
    </style:style>
    <style:style style:name="T2" style:family="text">
      <style:text-properties fo:font-variant="normal" fo:text-transform="none" fo:color="#a0a0a0" loext:opacity="100%" style:text-line-through-style="none" style:text-line-through-type="none" style:font-name="inherit" fo:font-size="4.90000009536743pt" fo:letter-spacing="normal" fo:font-style="normal" style:text-underline-style="none" fo:font-weight="bold" style:text-blinking="false" loext:padding="0cm" loext:border="none"/>
    </style:style>
    <style:style style:name="T3" style:family="text">
      <style:text-properties fo:font-variant="normal" fo:text-transform="none" fo:color="#a0a0a0" loext:opacity="100%" style:font-name="inherit" fo:font-size="4.90000009536743pt" fo:letter-spacing="normal" fo:font-style="normal" fo:font-weight="normal" loext:padding="0cm" loext:border="none"/>
    </style:style>
    <style:style style:name="T4" style:family="text">
      <style:text-properties fo:font-variant="normal" fo:text-transform="none" fo:color="#0e6a80" loext:opacity="100%" style:text-line-through-style="none" style:text-line-through-type="none" style:font-name="inherit" fo:font-size="6pt" fo:letter-spacing="normal" fo:font-style="normal" style:text-underline-style="none" fo:font-weight="normal" style:text-blinking="false" style:font-name-asian="inherit" style:font-size-asian="6pt" style:font-style-asian="normal" style:font-weight-asian="normal" style:font-name-complex="inherit" style:font-size-complex="6pt" style:font-style-complex="normal" style:font-weight-complex="normal" loext:padding="0cm" loext:border="none"/>
    </style:style>
    <style:style style:name="T5" style:family="text">
      <style:text-properties fo:font-variant="normal" fo:text-transform="none" fo:color="#0e6a80" loext:opacity="100%" style:text-line-through-style="none" style:text-line-through-type="none" style:font-name="inherit" fo:font-size="6pt" fo:letter-spacing="normal" fo:font-style="normal" style:text-underline-style="none" fo:font-weight="bold" style:text-blinking="false" loext:padding="0cm" loext:border="none"/>
    </style:style>
    <style:style style:name="T6" style:family="text">
      <style:text-properties fo:font-variant="normal" fo:text-transform="none" fo:color="#191818" loext:opacity="100%" style:font-name="inherit" fo:font-size="6pt" fo:letter-spacing="normal" fo:font-style="normal" fo:font-weight="bold" loext:padding="0cm" loext:border="none"/>
    </style:style>
    <style:style style:name="T7" style:family="text">
      <style:text-properties fo:font-variant="normal" fo:text-transform="none" fo:color="#333333" loext:opacity="100%" style:font-name="inherit" fo:font-size="6pt" fo:letter-spacing="normal" fo:font-style="normal" fo:font-weight="bold" style:font-name-asian="inherit" style:font-size-asian="6pt" style:font-style-asian="normal" style:font-weight-asian="normal" style:font-name-complex="inherit" style:font-size-complex="6pt" style:font-style-complex="normal" style:font-weight-complex="normal" loext:padding="0cm" loext:border="none"/>
    </style:style>
    <style:style style:name="T8" style:family="text">
      <style:text-properties fo:font-variant="normal" fo:text-transform="none" fo:color="#333333" loext:opacity="100%" style:font-name="inherit" fo:font-size="6pt" fo:letter-spacing="normal" fo:font-style="normal" fo:font-weight="bold" loext:padding="0cm" loext:border="none"/>
    </style:style>
    <style:style style:name="T9" style:family="text">
      <style:text-properties fo:font-variant="normal" fo:text-transform="none" fo:color="#333333" loext:opacity="100%" style:font-name="inherit" fo:font-size="6pt" fo:letter-spacing="normal" fo:font-style="normal" fo:font-weight="normal" loext:padding="0cm" loext:border="none"/>
    </style:style>
    <style:style style:name="T10" style:family="text">
      <style:text-properties fo:font-variant="normal" fo:text-transform="none" fo:color="#333333" loext:opacity="100%" style:font-name="inherit" fo:font-size="6pt" fo:letter-spacing="normal" fo:font-style="italic" fo:font-weight="normal" loext:padding="0cm" loext:border="none"/>
    </style:style>
    <style:style style:name="T11" style:family="text">
      <style:text-properties fo:font-variant="normal" fo:text-transform="none" fo:color="#9e1c1f" loext:opacity="100%" style:text-line-through-style="none" style:text-line-through-type="none" fo:letter-spacing="normal" style:text-underline-style="none" style:text-blinking="false" loext:padding="0cm" loext:border="none"/>
    </style:style>
    <style:style style:name="T12" style:family="text">
      <style:text-properties loext:padding="0cm" loext:border="none"/>
    </style:style>
    <style:style style:name="T13" style:family="text">
      <style:text-properties fo:color="#ffffff" loext:opacity="100%" style:font-name="inherit"/>
    </style:style>
    <style:style style:name="T14" style:family="text">
      <style:text-properties fo:color="#ffffff" loext:opacity="100%" style:font-name="inherit" fo:font-size="4.5pt"/>
    </style:style>
    <style:style style:name="T15" style:family="text">
      <style:text-properties fo:color="#ffffff" loext:opacity="100%" style:font-name="inherit" fo:font-size="8.25pt"/>
    </style:style>
    <style:style style:name="T16" style:family="text">
      <style:text-properties loext:padding-left="0.049cm" loext:padding-right="0cm" loext:padding-top="0.159cm" loext:padding-bottom="0.159cm" loext:border-left="0.06pt solid #dee2e6" loext:border-right="none" loext:border-top="0.06pt solid #dee2e6" loext:border-bottom="0.06pt solid #dee2e6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fo:background-color="#f8f9fa" fo:margin-left="0cm" fo:margin-right="0cm" style:editable="false">
        <style:columns fo:column-count="1" fo:column-gap="0cm"/>
        <style:background-image/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Po siedmich dňoch meditácie vedci našli zmeny v mozgu aj krvi. Najväčšie prekvapenie prišlo v laboratóriu</text:h>
      <text:p text:style-name="P10"><text:a xlink:type="simple" xlink:href="https://cz24.news/po-siedmich-dnoch-meditacie-vedci-nasli-zmeny-v-mozgu-aj-krvi-najvacsie-prekvapenie-prislo-v-laboratoriu/" text:style-name="Internet_20_link" text:visited-style-name="Visited_20_Internet_20_Link"><text:span text:style-name="T1">30. srpna 2026</text:span></text:a></text:p>
      <text:p text:style-name="P4"> </text:p>
      <text:p text:style-name="P11"><text:span text:style-name="T3">v </text:span><text:a xlink:type="simple" xlink:href="https://cz24.news/category/hlavni/" text:style-name="Internet_20_link" text:visited-style-name="Visited_20_Internet_20_Link"><text:span text:style-name="T2">Hlavní</text:span></text:a><text:span text:style-name="T3">, </text:span><text:a xlink:type="simple" xlink:href="https://cz24.news/category/komentare/" text:style-name="Internet_20_link" text:visited-style-name="Visited_20_Internet_20_Link"><text:span text:style-name="T2">Komentáře</text:span></text:a><text:span text:style-name="T3">, </text:span><text:a xlink:type="simple" xlink:href="https://cz24.news/category/veda-tech/" text:style-name="Internet_20_link" text:visited-style-name="Visited_20_Internet_20_Link"><text:span text:style-name="T2">Věda &amp; Tech</text:span></text:a><text:span text:style-name="T3">, </text:span><text:a xlink:type="simple" xlink:href="https://cz24.news/category/zdravi-spiritualita/" text:style-name="Internet_20_link" text:visited-style-name="Visited_20_Internet_20_Link"><text:span text:style-name="T2">Zdraví &amp; Spiritualita</text:span></text:a></text:p>
      <text:p text:style-name="P5">Zvětšovač písma:</text:p>
      <text:p text:style-name="P6"><text:span text:style-name="T14">A</text:span> <text:span text:style-name="T13">A</text:span> <text:span text:style-name="T15">A</text:span></text:p>
      <text:p text:style-name="P11"><text:span text:style-name="T11"><draw:a xlink:type="simple" xlink:href="https://cz24.news/wp-content/uploads/2026/08/photo_2026-08-30_05-35-44.jpg"><draw:frame draw:style-name="fr1" draw:name="Obrázek1" text:anchor-type="as-char" svg:width="10.52cm" svg:height="5.241cm" draw:z-index="0"><draw:image xlink:href="Pictures/10000000000002EE0000018AB0E9DE13578F681E.jpg" xlink:type="simple" xlink:show="embed" xlink:actuate="onLoad" draw:mime-type="image/jpeg"/></draw:frame></draw:a></text:span><text:span text:style-name="T11"><text:s/></text:span><text:span text:style-name="Strong_20_Emphasis"><text:span text:style-name="T7">ovalo meditáciám, prednáškam a skupinovým cvičeniam. Keď sa po siedmich dňoch vrátili na vyšetrenia, rozdiely neopisovali iba oni sami. Zachytili ich aj mozgové skeny a laboratórne rozbory krvi.</text:span></text:span></text:p>
      <text:p text:style-name="P8">Jedno z najzaujímavejších zistení prišlo až neskôr. Keď vedci pridali krvnú plazmu účastníkov k nervovým bunkám pestovaným v laboratóriu, bunky vytvárali dlhšie výbežky než po kontakte s plazmou odobratou pred pobytom.</text:p>
      <text:p text:style-name="P15"><text:span text:style-name="T9">Štúdiu uskutočnil tím </text:span><text:span text:style-name="Emphasis"><text:span text:style-name="T10">Kalifornskej univerzity</text:span></text:span><text:span text:style-name="T9"> v San Diegu. Jej prvým autorom bol Alex Jinich-Diamant a hlavným seniorným autorom profesor Hemal H. Patel. Výsledky publikoval recenzovaný vedecký časopis </text:span><text:span text:style-name="Emphasis"><text:span text:style-name="T10">Communications Biology</text:span></text:span><text:span text:style-name="T9">.</text:span></text:p>
      <text:h text:style-name="P2" text:outline-level="4"><text:span text:style-name="Strong_20_Emphasis"><text:span text:style-name="T6">Sedem dní úplne mimo bežného režimu</text:span></text:span></text:h>
      <text:p text:style-name="P8">Výskumníci vybrali 20 ľudí zo skupiny 561 záujemcov o účasť vo výskume. Štrnásť z nich boli ženy a priemerný vek celej skupiny dosahoval približne 46 rokov. Jedenásť účastníkov už používané techniky praktizovalo najmenej šesť mesiacov, zvyšní deviati boli začiatočníci.</text:p>
      <text:p text:style-name="P8">Program bol intenzívny. Počas siedmich dní absolvovali približne 33 hodín vedených meditácií a 25 hodín prednášok. Venovali sa vedomému dýchaniu, sústredeniu na telesné vnemy, práci s vlastnými presvedčeniami aj skupinovým rituálom založeným na súcite, očakávaní a vzájomnej pozornosti.</text:p>
      <text:p text:style-name="P8">Takýto pobyt sa od krátkej domácej meditácie výrazne líši. Účastníci na týždeň vymenili prácu, povinnosti a známe prostredie za presne zostavený program v skupine ľudí s podobnými záujmami. Zmenil sa im spánok, jedlo, pohyb, množstvo stresu aj spôsob trávenia dňa.</text:p>
      <text:p text:style-name="P8">Vedci preto skúmali účinok celého pobytu. Neoddeľovali vplyv meditácie od oddychu, zmeneného denného rytmu, sociálneho prostredia alebo očakávaní účastníkov.</text:p>
      <text:h text:style-name="P2" text:outline-level="4"><text:span text:style-name="Strong_20_Emphasis"><text:span text:style-name="T6">Čo sa dialo v mozgu</text:span></text:span></text:h>
      <text:p text:style-name="P8">Pred pobytom aj po ňom účastníci absolvovali funkčnú magnetickú rezonanciu. Vedci sledovali ich mozog počas odpočinku a počas pätnásťminútovej vedenej meditácie.</text:p>
      <text:p text:style-name="P8">Pozornosť upriamili najmä na sieť predvoleného režimu. Tá býva aktívna, keď sa práve nesústredíme na konkrétnu úlohu a myseľ voľne preskakuje medzi spomienkami, plánmi, predstavami a úvahami o sebe.</text:p>
      <text:p text:style-name="P8">Práve v tejto sieti sa odohráva veľká časť nášho vnútorného monológu. V duchu si prehrávame starý rozhovor, premýšľame, čo sme mali povedať inak, plánujeme nasledujúci deň alebo sa znova vraciame k rovnakému problému.</text:p>
      <text:p text:style-name="P8">Po pobyte bolo počas meditácie prepojenie vo vnútri tejto siete slabšie. Podobný posun nastal aj v sieti významnosti, ktorá pomáha vyberať podnety hodné našej pozornosti. Súčasne kleslo rozdelenie mozgu na prísne oddelené funkčné celky a informácie medzi jeho oblasťami sa prenášali účinnejšie.</text:p>
      <text:p text:style-name="P8">Mozog sa za týždeň neprebudoval a vedci nezaznamenali ani anatomické zmeny. Skeny však zachytili iný spôsob komunikácie medzi jeho sieťami počas meditácie. Menší priestor dostávali oblasti spojené s neustálym hodnotením seba a vlastných myšlienok.</text:p>
      <text:p text:style-name="P8">Účastníci po pobyte zároveň hodnotili svoje meditačné zážitky ako hlbšie. Zmena, ktorú subjektívne cítili, sa teda čiastočne objavila aj vo výsledkoch skenovania.</text:p>
      <text:h text:style-name="P2" text:outline-level="4"><text:span text:style-name="Strong_20_Emphasis"><text:span text:style-name="T6">Krv po pobyte ovplyvnila nervové bunky</text:span></text:span></text:h>
      <text:p text:style-name="P8">Krvné testy sledovali látky zapojené do metabolizmu, imunitných reakcií a komunikácie nervového systému. Vedci potom urobili ešte jeden experiment: krvnú plazmu odobratú pred pobytom a po ňom pridali k nervovým bunkám pestovaným v laboratóriu.</text:p>
      <text:p text:style-name="P8">Bunky vystavené plazme odobratej po pobyte vytvárali dlhšie neurity. Ide o výbežky, pomocou ktorých nervové bunky prijímajú signály a vytvárajú vzájomné spojenia. Zmenila sa tiež aktivita dráh spojených s plasticitou nervového systému a spracovaním energie v bunkách.</text:p>
      <text:p text:style-name="P8">Má to však háčik. Nervové výbežky rástli v laboratórnej miske, nie v mozgoch účastníkov. Štúdia teda priamo neukázala, že meditácia za týždeň vytvorila v ich mozgu nové neuróny. Po pobyte sa však v krvi nachádzala odlišná kombinácia látok, ktorá v laboratóriu podporila rast nervových výbežkov.</text:p>
      <text:p text:style-name="P8">Rozdiely sa objavili aj v dráhach telu vlastných opioidov – látok, ktoré sa podieľajú na tlmení bolesti a pocitoch pohody. Zmenili sa tiež niektoré imunitné signály.</text:p>
      <text:p text:style-name="P8">Stúpli zápalové aj protizápalové ukazovatele. Nedá sa preto hovoriť o jednoduchom „posilnení imunity“. Skôr sa zmenil spôsob, akým spolu jednotlivé časti imunitného systému komunikovali. Či by sa to prejavilo menšou chorobnosťou alebo rýchlejším zotavením, výskumníci nesledovali.</text:p>
      <text:h text:style-name="P2" text:outline-level="4"><text:span text:style-name="Strong_20_Emphasis"><text:span text:style-name="T6">Čo z výsledkov zatiaľ nevieme</text:span></text:span></text:h>
      <text:p text:style-name="P8">Štúdie sa zúčastnilo iba 20 zdravých ľudí a chýbala jej kontrolná skupina. Účastníci boli náhodne vybraní zo záujemcov o výskum, neboli však náhodne rozdelení na ľudí, ktorí meditovali, a tých, ktorí by rovnaký čas strávili iným programom.</text:p>
      <text:p text:style-name="P8">Vedci ich vyšetrili bezprostredne pred pobytom a po jeho skončení. Nie je preto známe, či namerané rozdiely vydržali niekoľko dní, mesiac alebo dlhšie.</text:p>
      <text:p text:style-name="P8">Výskum sledoval mozgovú aktivitu a laboratórne ukazovatele, nie zlepšenie konkrétnych ochorení. Neposkytuje dôkaz, že podobný pobyt lieči depresiu, chronickú bolesť, neurologické ochorenia alebo problémy s imunitou.</text:p>
      <text:p text:style-name="P8">Spoluautorom práce bol Joe Dispenza, ktorý skúmaný program viedol a podieľa sa na organizovaní podobných pobytov. V júli 2026 časopis doplnil informácie o väzbách autorov na organizátorov programu a v názve práce zdôraznil, že išlo o observačný výskum.</text:p>
      <text:p text:style-name="P8">Ďalším krokom bude overiť výsledky na väčšej skupine s kontrolným programom a zistiť, ako dlho namerané rozdiely vydržia.</text:p>
      <text:h text:style-name="P2" text:outline-level="4"><text:span text:style-name="Strong_20_Emphasis"><text:span text:style-name="T6">Ako začať bez sedemdňového pobytu</text:span></text:span></text:h>
      <text:p text:style-name="P8">Širší výskum meditácie ukazuje, že pravidelná prax pomáha trénovať pozornosť, zmierňovať prežívaný stres a získať väčší odstup od dotieravých myšlienok. Pri úzkosti, depresívnych príznakoch alebo chronickej bolesti môže dopĺňať odbornú liečbu.</text:p>
      <text:p text:style-name="P8">Na začiatok nepotrebujete špeciálnu hudbu ani dokonale tichú miestnosť. Ráno pred otvorením telefónu alebo večer pred spaním si nastavte päť minút. Pohodlne sa posaďte a sledujte desať nádychov a výdychov. Keď zistíte, že premýšľate nad prácou, nákupom alebo včerajším rozhovorom, začnite počítať odznova.</text:p>
      <text:p text:style-name="P8">Cieľom nie je vyprázdniť hlavu. Myšlienky budú prichádzať ďalej. Tréning spočíva v tom, že si ich všimnete a vrátite pozornosť k dychu bez toho, aby ste sa za každé rozptýlenie kritizovali.</text:p>
      <text:p text:style-name="P8">Niekomu vyhovuje aj pomalšie dýchanie s mierne predĺženým výdychom. V začiatkoch je užitočnejšia pravidelnosť než jedno dlhé sedenie, po ktorom sa k meditácii týždeň nevrátite.</text:p>
      <text:p text:style-name="P8">Päť minút, ktoré si nájdete štyrikrát do týždňa, má v bežnom živote väčšiu hodnotu než ambiciózny plán, pri ktorom vydržíte dva dni.</text:p>
      <text:p text:style-name="P8">Tento výskum ukázal, že aj počas zdanlivého ticha sa v mozgu a tele odohráva viac, než si uvedomujeme.</text:p>
      <text:p text:style-name="P9"><text:soft-page-break/> </text:p>
      <text:p text:style-name="P8">ZDROJ: Morgan S. Verity, Natural News</text:p>
      <text:p text:style-name="P8">Překlad: BadatelNet</text:p>
      <text:section text:style-name="Sect1" text:name="Sekce2">
        <text:p text:style-name="P11"><text:span text:style-name="T12"><text:s text:c="2"/></text:span><text:span text:style-name="Strong_20_Emphasis"><text:span text:style-name="T8">Upozornění:</text:span></text:span><text:span text:style-name="T9"> Tento článek je výlučně názorem jeho autora. Články, příspěvky a komentáře pod příspěvky se nemusí shodovat s postoji redakce cz24.news. Medicínské a lékařské texty, názory a studie v žádném případě nemají nahradit konzultace a vyšetření lékaři ve zdravotnickém zařízení nebo jinými odborníky.</text:span></text:p>
      </text:section>
      <text:p text:style-name="Standard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 Sans" svg:font-family="'Open Sans', Helvetica, Arial, sans-serif"/>
    <style:font-face style:name="arial" svg:font-family="arial"/>
    <style:font-face style:name="inherit" svg:font-family="inheri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Arial1" style:font-family-complex="Arial" style:font-family-generic-complex="system" style:font-pitch-complex="variable" style:font-size-complex="24pt" style:font-weight-complex="bold"/>
    </style:style>
    <style:style style:name="Heading_20_5" style:display-name="Heading 5" style:family="paragraph" style:parent-style-name="Heading" style:next-style-name="Text_20_body" style:default-outline-level="5" style:list-style-name="" style:class="text">
      <style:paragraph-properties fo:margin-top="0.212cm" fo:margin-bottom="0.106cm" style:contextual-spacing="false"/>
      <style:text-properties style:font-name="Liberation Serif" fo:font-family="'Liberation Serif'" style:font-family-generic="roman" style:font-pitch="variable" fo:font-size="10pt" fo:font-weight="bold" style:font-name-asian="NSimSun" style:font-family-asian="NSimSun" style:font-family-generic-asian="system" style:font-pitch-asian="variable" style:font-size-asian="10pt" style:font-weight-asian="bold" style:font-name-complex="Arial1" style:font-family-complex="Arial" style:font-family-generic-complex="system" style:font-pitch-complex="variable" style:font-size-complex="10pt" style:font-weight-complex="bold"/>
    </style:style>
    <style:style style:name="Heading_20_4" style:display-name="Heading 4" style:family="paragraph" style:parent-style-name="Heading" style:next-style-name="Text_20_body" style:default-outline-level="4" style:list-style-name="" style:class="text">
      <style:paragraph-properties fo:margin-top="0.212cm" fo:margin-bottom="0.212cm" style:contextual-spacing="false"/>
      <style:text-properties style:font-name="Liberation Serif" fo:font-family="'Liberation Serif'" style:font-family-generic="roman" style:font-pitch="variable" fo:font-size="12pt" fo:font-weight="bold" style:font-name-asian="NSimSun" style:font-family-asian="NSimSun" style:font-family-generic-asian="system" style:font-pitch-asian="variable" style:font-size-asian="12pt" style:font-weight-asian="bold" style:font-name-complex="Arial1" style:font-family-complex="Arial" style:font-family-generic-complex="system" style:font-pitch-complex="variable" style:font-size-complex="12pt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6-09-02T20:31:40.316000000</meta:creation-date>
    <dc:date>2026-09-02T20:33:16.259000000</dc:date>
    <meta:editing-duration>PT1M36S</meta:editing-duration>
    <meta:editing-cycles>1</meta:editing-cycles>
    <meta:document-statistic meta:table-count="0" meta:image-count="1" meta:object-count="0" meta:page-count="2" meta:paragraph-count="44" meta:word-count="1005" meta:character-count="6981" meta:non-whitespace-character-count="6012"/>
    <meta:generator>LibreOffice/7.3.3.2$Windows_X86_64 LibreOffice_project/d1d0ea68f081ee2800a922cac8f79445e4603348</meta:generator>
  </office:meta>
</office:document-meta>
</file>